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บ้านแปลง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ก.พ. 2569 ถึง 28 ก.พ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85">
            <text:p>8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75">
            <text:p>7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0">
            <text:p>50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บ้านแปลง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ก.พ. 2569 ถึง 28 ก.พ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45">
            <text:p>45</text:p>
          </table:table-cell>
          <table:table-cell office:value-type="float" office:value="45" table:number-columns-spanned="2" table:number-rows-spanned="1">
            <text:p>45</text:p>
          </table:table-cell>
          <table:covered-table-cell/>
          <table:table-cell office:value-type="float" office:value="47" table:number-columns-spanned="3" table:number-rows-spanned="1">
            <text:p>4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8.46603052286205" table:number-columns-spanned="2" table:number-rows-spanned="1">
            <text:p>8.4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45">
            <text:p>45</text:p>
          </table:table-cell>
          <table:table-cell office:value-type="float" office:value="45" table:number-columns-spanned="2" table:number-rows-spanned="1">
            <text:p>45</text:p>
          </table:table-cell>
          <table:covered-table-cell/>
          <table:table-cell office:value-type="float" office:value="47" table:number-columns-spanned="3" table:number-rows-spanned="1">
            <text:p>47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8.46603052286205" table:number-columns-spanned="2" table:number-rows-spanned="1">
            <text:p>8.47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752536046476626" table:number-columns-spanned="2" table:number-rows-spanned="1">
            <text:p>0.7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41">
            <text:p>41</text:p>
          </table:table-cell>
          <table:table-cell office:value-type="float" office:value="41" table:number-columns-spanned="2" table:number-rows-spanned="1">
            <text:p>41</text:p>
          </table:table-cell>
          <table:covered-table-cell/>
          <table:table-cell office:value-type="float" office:value="41" table:number-columns-spanned="3" table:number-rows-spanned="1">
            <text:p>4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7.71349447638542" table:number-columns-spanned="2" table:number-rows-spanned="1">
            <text:p>7.71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10">
            <text:p>10</text:p>
          </table:table-cell>
          <table:table-cell office:value-type="float" office:value="10" table:number-columns-spanned="2" table:number-rows-spanned="1">
            <text:p>10</text:p>
          </table:table-cell>
          <table:covered-table-cell/>
          <table:table-cell office:value-type="float" office:value="10" table:number-columns-spanned="3" table:number-rows-spanned="1">
            <text:p>10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88134011619157" table:number-columns-spanned="2" table:number-rows-spanned="1">
            <text:p>1.8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บ้านแปลง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ก.พ. 2569 ถึง 28 ก.พ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6">
            <text:p>6</text:p>
          </table:table-cell>
          <table:table-cell office:value-type="float" office:value="6" table:number-columns-spanned="2" table:number-rows-spanned="1">
            <text:p>6</text:p>
          </table:table-cell>
          <table:covered-table-cell/>
          <table:table-cell office:value-type="float" office:value="6" table:number-columns-spanned="3" table:number-rows-spanned="1">
            <text:p>6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1.12880406971494" table:number-columns-spanned="2" table:number-rows-spanned="1">
            <text:p>1.1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4" table:number-columns-spanned="3" table:number-rows-spanned="1">
            <text:p>4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752536046476626" table:number-columns-spanned="2" table:number-rows-spanned="1">
            <text:p>0.7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8134011619157" table:number-columns-spanned="2" table:number-rows-spanned="1">
            <text:p>0.19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60">
            <text:p>60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60" table:number-columns-spanned="3" table:number-rows-spanned="1">
            <text:p>60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62">
            <text:p>62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62" table:number-columns-spanned="3" table:number-rows-spanned="1">
            <text:p>62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ปัญญา เรือนดี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6 ก.ค. <text:s/>2569 13:59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6">16/07/2026</text:date>, <text:time>14:32:59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