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46">
            <text:p>46</text:p>
          </table:table-cell>
          <table:table-cell office:value-type="float" office:value="46" table:number-columns-spanned="2" table:number-rows-spanned="1">
            <text:p>46</text:p>
          </table:table-cell>
          <table:covered-table-cell/>
          <table:table-cell office:value-type="float" office:value="49" table:number-columns-spanned="3" table:number-rows-spanned="1">
            <text:p>49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8.6541645344812" table:number-columns-spanned="2" table:number-rows-spanned="1">
            <text:p>8.6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45">
            <text:p>45</text:p>
          </table:table-cell>
          <table:table-cell office:value-type="float" office:value="45" table:number-columns-spanned="2" table:number-rows-spanned="1">
            <text:p>45</text:p>
          </table:table-cell>
          <table:covered-table-cell/>
          <table:table-cell office:value-type="float" office:value="48" table:number-columns-spanned="3" table:number-rows-spanned="1">
            <text:p>48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8.46603052286205" table:number-columns-spanned="2" table:number-rows-spanned="1">
            <text:p>8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76268023238313" table:number-columns-spanned="2" table:number-rows-spanned="1">
            <text:p>0.3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43">
            <text:p>43</text:p>
          </table:table-cell>
          <table:table-cell office:value-type="float" office:value="43" table:number-columns-spanned="2" table:number-rows-spanned="1">
            <text:p>43</text:p>
          </table:table-cell>
          <table:covered-table-cell/>
          <table:table-cell office:value-type="float" office:value="43" table:number-columns-spanned="3" table:number-rows-spanned="1">
            <text:p>4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8.08976249962373" table:number-columns-spanned="2" table:number-rows-spanned="1">
            <text:p>8.0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20">
            <text:p>20</text:p>
          </table:table-cell>
          <table:table-cell office:value-type="float" office:value="20" table:number-columns-spanned="2" table:number-rows-spanned="1">
            <text:p>20</text:p>
          </table:table-cell>
          <table:covered-table-cell/>
          <table:table-cell office:value-type="float" office:value="20" table:number-columns-spanned="3" table:number-rows-spanned="1">
            <text:p>2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3.76268023238313" table:number-columns-spanned="2" table:number-rows-spanned="1">
            <text:p>3.7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พ.ย. 2568 ถึง 30 พ.ย. 2568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76268023238313" table:number-columns-spanned="2" table:number-rows-spanned="1">
            <text:p>0.3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7">
            <text:p>7</text:p>
          </table:table-cell>
          <table:table-cell office:value-type="float" office:value="7" table:number-columns-spanned="2" table:number-rows-spanned="1">
            <text:p>7</text:p>
          </table:table-cell>
          <table:covered-table-cell/>
          <table:table-cell office:value-type="float" office:value="7" table:number-columns-spanned="3" table:number-rows-spanned="1">
            <text:p>7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3169380813341" table:number-columns-spanned="2" table:number-rows-spanned="1">
            <text:p>1.32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11">
            <text:p>11</text:p>
          </table:table-cell>
          <table:table-cell office:value-type="float" office:value="11" table:number-columns-spanned="2" table:number-rows-spanned="1">
            <text:p>11</text:p>
          </table:table-cell>
          <table:covered-table-cell/>
          <table:table-cell office:value-type="float" office:value="11" table:number-columns-spanned="3" table:number-rows-spanned="1">
            <text:p>1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2.06947412781072" table:number-columns-spanned="2" table:number-rows-spanned="1">
            <text:p>2.0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74">
            <text:p>74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73" table:number-columns-spanned="3" table:number-rows-spanned="1">
            <text:p>73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78">
            <text:p>78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77" table:number-columns-spanned="3" table:number-rows-spanned="1">
            <text:p>77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ปัญญา เรือนดี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6 ก.ค. <text:s/>2569 14:02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3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8P0" style:volatile="true" number:language="th" number:country="TH">
      <number:number number:decimal-places="0" number:min-integer-digits="1" number:grouping="true"/>
      <number:text> </number:text>
    </number:number-style>
    <number:number-style style:name="N8158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8P2" style:volatile="true" number:language="th" number:country="TH">
      <number:text> - </number:text>
    </number:number-style>
    <number:text-style style:name="N8158" number:language="th" number:country="TH"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number-style style:name="N8162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62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62P2" style:volatile="true" number:language="th" number:country="TH">
      <number:text> ฿- </number:text>
    </number:number-style>
    <number:text-style style:name="N8162" number:language="th" number:country="TH">
      <number:text-content/>
      <number:text> </number:text>
      <style:map style:condition="value()&gt;0" style:apply-style-name="N8162P0"/>
      <style:map style:condition="value()&lt;0" style:apply-style-name="N8162P1"/>
      <style:map style:condition="value()=0" style:apply-style-name="N8162P2"/>
    </number:text-style>
    <number:number-style style:name="N8166P0" style:volatile="true" number:language="th" number:country="TH">
      <number:number number:decimal-places="2" number:min-integer-digits="1" number:grouping="true"/>
      <number:text> </number:text>
    </number:number-style>
    <number:number-style style:name="N8166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66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66" number:language="th" number:country="TH">
      <number:text-content/>
      <number:text> </number:text>
      <style:map style:condition="value()&gt;0" style:apply-style-name="N8166P0"/>
      <style:map style:condition="value()&lt;0" style:apply-style-name="N8166P1"/>
      <style:map style:condition="value()=0" style:apply-style-name="N8166P2"/>
    </number:text-style>
    <number:number-style style:name="N8170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70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70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70" number:language="th" number:country="TH">
      <number:text-content/>
      <number:text> </number:text>
      <style:map style:condition="value()&gt;0" style:apply-style-name="N8170P0"/>
      <style:map style:condition="value()&lt;0" style:apply-style-name="N8170P1"/>
      <style:map style:condition="value()=0" style:apply-style-name="N8170P2"/>
    </number:text-style>
    <number:time-style style:name="N8171" number:language="th" number:country="TH">
      <number:minutes number:style="long"/>
      <number:text>:</number:text>
      <number:seconds number:style="long"/>
    </number:time-style>
    <number:time-style style:name="N8172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73" number:language="th" number:country="TH">
      <number:minutes number:style="long"/>
      <number:text>:</number:text>
      <number:seconds number:style="long" number:decimal-places="1"/>
    </number:time-style>
    <number:number-style style:name="N8174" number:language="th" number:country="TH">
      <number:scientific-number number:decimal-places="1" number:min-integer-digits="3" number:min-exponent-digits="1"/>
    </number:number-style>
    <number:number-style style:name="N8176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76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76P0"/>
    </number:number-style>
    <number:number-style style:name="N817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77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77P0"/>
    </number:number-style>
    <number:number-style style:name="N817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79P0"/>
    </number:number-style>
    <number:number-style style:name="N818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8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80P0"/>
    </number:number-style>
    <number:number-style style:name="N8181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82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83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84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85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86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87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8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9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90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91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9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6">16/07/2026</text:date>, <text:time>14:37:50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5$Win32 OpenOffice.org_project/415m1$Build-9789</meta:generator>
    <meta:document-statistic meta:table-count="1" meta:cell-count="652" meta:object-count="0"/>
  </office:meta>
</office:document-meta>
</file>